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fo:color="#000000" fo:font-size="8pt" style:font-size-asian="8pt"/>
    </style:style>
    <style:style style:name="P2" style:parent-style-name="Standard" style:family="paragraph">
      <style:text-properties style:font-name="Times New Roman" fo:color="#000000" fo:font-size="8pt" style:font-size-asian="8pt"/>
    </style:style>
    <style:style style:name="P3" style:parent-style-name="Standard" style:family="paragraph">
      <style:text-properties style:font-name="Times New Roman" fo:font-weight="bold" style:font-weight-asian="bold" fo:font-style="italic" style:font-style-asian="italic" fo:color="#000000" fo:font-size="11pt" style:font-size-asian="11pt" style:font-size-complex="11pt"/>
    </style:style>
    <style:style style:name="P4" style:parent-style-name="Standard" style:family="paragraph">
      <style:text-properties style:font-name="Times New Roman" fo:font-weight="bold" style:font-weight-asian="bold" fo:color="#000000" fo:font-size="11pt" style:font-size-asian="11pt" style:font-size-complex="11pt"/>
    </style:style>
    <style:style style:name="P5" style:parent-style-name="Standard" style:family="paragraph">
      <style:text-properties style:font-name="Times New Roman" fo:color="#FF0000" fo:font-size="11pt" style:font-size-asian="11pt" style:font-size-complex="11pt"/>
    </style:style>
    <style:style style:name="P6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7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8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9" style:parent-style-name="Standard" style:family="paragraph">
      <style:paragraph-properties fo:text-align="justify"/>
    </style:style>
    <style:style style:name="T1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1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P12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4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5" style:parent-style-name="Standard" style:family="paragraph">
      <style:paragraph-properties fo:text-align="justify"/>
    </style:style>
    <style:style style:name="T1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7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1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19" style:parent-style-name="Standard" style:family="paragraph">
      <style:paragraph-properties fo:text-align="justify"/>
    </style:style>
    <style:style style:name="T2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2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22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P2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24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25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26" style:parent-style-name="Standard" style:family="paragraph">
      <style:paragraph-properties fo:text-align="justify"/>
    </style:style>
    <style:style style:name="T27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28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2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0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3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3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4" style:parent-style-name="Standard" style:family="paragraph">
      <style:paragraph-properties fo:text-align="justify"/>
    </style:style>
    <style:style style:name="T35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3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7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40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T4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4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43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44" style:parent-style-name="Standard" style:family="paragraph">
      <style:paragraph-properties fo:text-align="justify"/>
    </style:style>
    <style:style style:name="T45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4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47" style:parent-style-name="Standard" style:family="paragraph">
      <style:paragraph-properties fo:text-align="justify"/>
    </style:style>
    <style:style style:name="T48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4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5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5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52" style:parent-style-name="Standard" style:family="paragraph">
      <style:paragraph-properties fo:text-align="justify"/>
    </style:style>
    <style:style style:name="T53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54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55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56" style:parent-style-name="Standard" style:family="paragraph">
      <style:paragraph-properties fo:text-align="justify"/>
    </style:style>
    <style:style style:name="T57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5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5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6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61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62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4" style:parent-style-name="Standard" style:family="paragraph">
      <style:paragraph-properties fo:text-align="justify"/>
    </style:style>
    <style:style style:name="T65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6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67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6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69" style:parent-style-name="Domyślnaczcionkaakapitu" style:family="text">
      <style:text-properties style:font-name="Times New Roman" fo:color="#000000"/>
    </style:style>
    <style:style style:name="T70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1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2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3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4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5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P76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77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78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79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80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81" style:parent-style-name="Standard" style:family="paragraph">
      <style:paragraph-properties fo:text-align="justify"/>
    </style:style>
    <style:style style:name="T8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83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84" style:parent-style-name="Standard" style:family="paragraph">
      <style:paragraph-properties fo:text-align="justify"/>
    </style:style>
    <style:style style:name="T85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86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87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88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89" style:parent-style-name="Standard" style:family="paragraph">
      <style:paragraph-properties fo:text-align="justify"/>
    </style:style>
    <style:style style:name="T9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91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92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9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94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95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96" style:parent-style-name="Standard" style:family="paragraph">
      <style:paragraph-properties fo:text-align="justify"/>
    </style:style>
    <style:style style:name="T97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9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99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100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01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102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03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04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105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06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07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08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09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10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11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12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1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14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15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16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17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18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19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20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21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22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2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24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25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26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27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28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29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0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1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2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33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34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5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6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37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38" style:parent-style-name="Standard" style:family="paragraph">
      <style:paragraph-properties fo:text-align="justify"/>
    </style:style>
    <style:style style:name="T139" style:parent-style-name="Domyślnaczcionkaakapitu" style:family="text">
      <style:text-properties style:font-name="Times New Roman" fo:color="#00000A" fo:font-size="11pt" style:font-size-asian="11pt" style:font-size-complex="11pt"/>
    </style:style>
  </office:automatic-styles>
  <office:body>
    <office:text text:use-soft-page-breaks="true">
      <text:p text:style-name="P1"><text:tab/><text:tab/><text:tab/><text:tab/><text:tab/><text:tab/><text:tab/><text:tab/><text:tab/><text:tab/><text:tab/><text:s text:c="8"/>Załącznik nr 2</text:p>
      <text:p text:style-name="P2"><text:tab/><text:tab/><text:tab/><text:tab/><text:tab/><text:tab/><text:tab/><text:tab/><text:tab/><text:tab/><text:s text:c="15"/>do zapytania ofertowego</text:p>
      <text:p text:style-name="P3">Wzór umowy</text:p>
      <text:p text:style-name="P4">Umowa nr ………….</text:p>
      <text:p text:style-name="P5"/>
      <text:p text:style-name="P6">zawarta w dniu ……………… r. w Spytkowicach pomiędzy</text:p>
      <text:p text:style-name="P7"/>
      <text:p text:style-name="P8">…………………………………………………………...……………………………………………………</text:p>
      <text:p text:style-name="P9"><text:span text:style-name="T10">zwanym w dalszej części umowy<text:s/></text:span><text:span text:style-name="T11">Zamawiającym</text:span></text:p>
      <text:p text:style-name="P12">…………………......................... z siedzibą w …………………...……….., przy ul. …………........……….,</text:p>
      <text:p text:style-name="P13">wpisaną/ym do ……………………...…………………………………...……………………………………..</text:p>
      <text:p text:style-name="P14">Reprezentowaną/ym przez Pana/Panią …………...........……………………………...................…………….</text:p>
      <text:p text:style-name="P15"><text:span text:style-name="T16">zwanym dalej<text:s/></text:span><text:span text:style-name="T17">„Wykonawcą”,<text:s/></text:span><text:span text:style-name="T18">zaś</text:span></text:p>
      <text:p text:style-name="P19"><text:span text:style-name="T20">wspólnie<text:s/></text:span><text:span text:style-name="T21">zwanymi dalej<text:s/></text:span><text:span text:style-name="T22">„Stronami”.</text:span></text:p>
      <text:p text:style-name="P23">Do niniejszej umowy nie stosuje się Prawa zamówień publicznych na podstawie art.2 ust. 1 pkt 1 ustawy</text:p>
      <text:p text:style-name="P24">z dnia 11 września 2019 r. Prawo zamówień publicznych<text:s/>(tekst jednolity - Dz. U. z 2023r. poz. 1605<text:s/>ze zm.).</text:p>
      <text:p text:style-name="P25">§ 1</text:p>
      <text:p text:style-name="P26"><text:span text:style-name="T27">1. Przedmiotem<text:s/></text:span><text:span text:style-name="T28">niniejszej umowy jest<text:s/></text:span><text:span text:style-name="T29">świadczenie<text:s/></text:span><text:span text:style-name="T30">usług czasowej pomocy w postaci miejsca noclegowego w noclegowni,<text:s/></text:span><text:span text:style-name="T31">umożliwiającego spędzenie nocy w warunkach gwarantujących ochronę życia</text:span><text:span text:style-name="T32"><text:line-break/></text:span><text:span text:style-name="T33">i zdrowia.</text:span></text:p>
      <text:p text:style-name="P34"><text:span text:style-name="T35">2.<text:s/></text:span><text:span text:style-name="T36">Strony ustalają, iż standard podstawowych usług świadczonych w noclego</text:span><text:span text:style-name="T37">wni, kwalifikacje osób świadczących w nim usługi oraz standard obiektu, w których mieści się noclegownia są zgodne</text:span><text:span text:style-name="T38"><text:line-break/></text:span><text:span text:style-name="T39">z załącznikiem nr 1 do</text:span><text:span text:style-name="T40"><text:s/></text:span><text:span text:style-name="T41">Rozporządzenia Ministra Rodziny, Pracy i Polityki Społecznej z dnia 14 maja 2018 r. <text:s/>w sprawie standardów noclegowni,<text:s/></text:span><text:span text:style-name="T42">schronisk dla osób bezdomnych i ogrzewalni (Dz. U. z 2018 r. poz. 896).</text:span></text:p>
      <text:p text:style-name="P43">3. Wykonawca zapewnia miejsce dla bezdomnych w postaci usług określonych w ust. 1, dla osób skierowanych przez Gminny Ośrodek Pomocy Społecznej, tj. osób z terenu Gmina Spytkowice.</text:p>
      <text:p text:style-name="P44"><text:span text:style-name="T45">4.<text:s/></text:span><text:span text:style-name="T46">Zamawiający przewiduje, że prognozowana, średnia liczba skierowanych do noclegowni w ciągu roku osób bezdomnych wynosić będzie do 1 osoby.</text:span></text:p>
      <text:p text:style-name="P47"><text:span text:style-name="T48">5.<text:s/></text:span><text:span text:style-name="T49">Strony ustalają, iż podana przez Zamawiającego w ust. 4 ilość osób bezdomnych jest ilością przewidywaną w całym ok</text:span><text:span text:style-name="T50">resie trwania niniejszego zamówienia. Zamawiający zastrzega sobie możliwość zmniejszenia ww. ilości osób w zależności od ilości faktycznych potrzeb w tym zakresie. Wykonawca oświadcza, że przyjmuje powyższe zastrzeżenia i z tego tytułu nie będą przysługiwa</text:span><text:span text:style-name="T51">ły żadne roszczenia, w tym pieniężne wobec Zamawiającego.</text:span></text:p>
      <text:p text:style-name="P52"><text:span text:style-name="T53">6.<text:s/></text:span><text:span text:style-name="T54">Strony ustalają, iż dopuszcza się także zwiększenie zakresu usługi- liczby osób do nie więcej niż 50 %. Zamawiający będzie dokonywał zapłaty za faktyczną ilość osób korzystających ze świadczonych</text:span><text:span text:style-name="T55"><text:s/>usług.</text:span></text:p>
      <text:p text:style-name="P56"><text:span text:style-name="T57">7.<text:s/></text:span><text:span text:style-name="T58">Strony ustalają, iż miejscem świadczenia usług będzie ………………</text:span><text:span text:style-name="T59">……………….</text:span><text:span text:style-name="T60">……………… (dokładny adres noclegowni).</text:span></text:p>
      <text:p text:style-name="P61">§ 2</text:p>
      <text:p text:style-name="P62">1. Strony ustalają,<text:s/>iż każdorazowe umieszczenie osoby, potrzebującej schronienia odbywać<text:line-break/>się będzie na podstawie skierowania do noclegowni<text:s/>wydanego przez Gminny Ośrodek Pomocy Społecznej. Skierowanie zawierać będzie: imię i nazwisko świadczeniobiorcy.</text:p>
      <text:p text:style-name="P63">2. Wykonawca będzie miał obowiązek podjęcia świadczenia usługi również w oparciu o dane przekazane faksem i telefonicznie lub e-mailem.</text:p>
      <text:p text:style-name="P64"><text:span text:style-name="T65">3. Prze</text:span><text:span text:style-name="T66">twarzanie danych osobowych niezbędne dla celów realizacji niniejszej Umowy odbywać</text:span><text:span text:style-name="T67"><text:line-break/></text:span><text:span text:style-name="T68">się będzie zgodnie z przepisami</text:span><text:span text:style-name="T69"><text:s/></text:span><text:span text:style-name="T70">Rozporządzenia Parlamentu Europejskiego i Rady (UE)2016/679 z dnia</text:span><text:span text:style-name="T71"><text:line-break/></text:span><text:span text:style-name="T72">27 kwietnia 2016 r. w sprawie ochrony osób fizycznych w związku z przetwar</text:span><text:span text:style-name="T73">zaniem danych osobowych</text:span><text:span text:style-name="T74"><text:line-break/></text:span><text:span text:style-name="T75">i w sprawie swobodnego przepływu takich danych oraz uchylenia dyrektywy 95/46/WE</text:span></text:p>
      <text:p text:style-name="P76">4. Zakres przetwarzania danych osobowych określi odrębna umowa z Wykonawcą o powierzenie przetwarzania danych osobowych.</text:p>
      <text:p text:style-name="P77"/>
      <text:p text:style-name="P78">§ 3</text:p>
      <text:p text:style-name="P79">1. Strony zgodnie ustalają, iż koszt 1 pobytu 1 osoby bezdomnej, tj. ogólny koszt stałych wydatków rzeczowych i osobowych wynosi ............................................. zł brutto, słownie:</text:p>
      <text:p text:style-name="P80">( .............................................................…………………………………………………………………...….).</text:p>
      <text:p text:style-name="P81"><text:span text:style-name="T82">2.<text:s/></text:span><text:span text:style-name="T83">Zamawiający zobowiązuje się do pokrywania kosztów pobytu osób skierowanych wyłącznie na czas rzeczywistego przebywania w noclegowni.</text:span></text:p>
      <text:p text:style-name="P84"><text:span text:style-name="T85">3.<text:s/></text:span><text:span text:style-name="T86">Podstawą rozliczenia finansowego za dany miesiąc będzie faktura wraz z załączonym zestawieniem imiennym<text:s/></text:span><text:span text:style-name="T87">obejmującym ilość osób skierowanych oraz ilość dni pobytu. Fakturę wraz z rozliczeniem za<text:s/></text:span><text:soft-page-break/><text:span text:style-name="T88">miesiąc poprzedni należy przedkładać do 7 dnia następnego miesiąca.</text:span></text:p>
      <text:p text:style-name="P89"><text:span text:style-name="T90">4.<text:s/></text:span><text:span text:style-name="T91">Zamawiający zobowiązuje się do przekazywania na konto wykonawcy należnej kwoty za miesiąc poprz</text:span><text:span text:style-name="T92">edni w terminie 14 dni roboczych od dnia otrzymania faktury.</text:span></text:p>
      <text:p text:style-name="P93">5. Datą zapłaty jest dzień obciążenia rachunku Zamawiającego.</text:p>
      <text:p text:style-name="P94"/>
      <text:p text:style-name="P95">§ 4</text:p>
      <text:p text:style-name="P96"><text:span text:style-name="T97">Zamawiający zastrzega sobie prawo do bieżącego sprawowania nadzoru na realizacją niniejszej umowy przez upoważnionego do tego pr</text:span><text:span text:style-name="T98">acownika GOPS, a w szczególności do<text:s/></text:span><text:span text:style-name="T99">kontroli warunków socjalno – bytowych osób bezdomnych.</text:span></text:p>
      <text:p text:style-name="P100"/>
      <text:p text:style-name="P101">§ 5</text:p>
      <text:p text:style-name="P102">Wykonawca zobowiązuje się do świadczenia usług, o których mowa w §1 ust. 1 zgodnie z minimalnym zakresem usług, określonym w Rozporządzeniu, o którym mowa w § 1<text:s/>ust. 2.</text:p>
      <text:p text:style-name="P103"/>
      <text:p text:style-name="P104">§ 6</text:p>
      <text:p text:style-name="P105">1. Umowę zawarto na czas określony od dnia podpisania<text:s/>do dnia do dnia 31 grudnia 2024<text:s/>r.</text:p>
      <text:p text:style-name="P106">2. Zamawiający zastrzega sobie prawo do wypowiedzenia niniejszej umowy z zachowaniem jednomiesięcznego okresu wypowiedzenia ze skutkiem na koniec miesiąca.</text:p>
      <text:p text:style-name="P107">3. Wykonawcy przypadku, o którym mowa w ust. 2 niniejszego paragrafu przysługuje jedynie żądanie wynagrodzenia należnego z tytułu wykonanej części przedmiotu umowy.</text:p>
      <text:p text:style-name="P108">4. Zamawiający ma prawo odstąpić od umowy w trybie natychmiastowym w przypadku niewykonania lub nienależytego wykonywania umowy przez Wykonawcę,</text:p>
      <text:p text:style-name="P109">5. Odstąpienie od umowy musi pod rygorem nieważności nastąpić w formie pisemnej.</text:p>
      <text:p text:style-name="P110"/>
      <text:p text:style-name="P111">§ 7</text:p>
      <text:p text:style-name="P112">1. Strony zgodnie postanawiają, że przy realizacji niniejszej umowy Zamawiającego będzie<text:line-break/>reprezentować<text:s/>………………………………….…….. (tel………………………., fax ……….………….,</text:p>
      <text:p text:style-name="P113">e-mail……………………………...) lub inna osoba upoważniona przez Zamawiającego</text:p>
      <text:p text:style-name="P114">a Wykonawcę …………………………….… (tel……………….…..…., fax ………..……….……..,</text:p>
      <text:p text:style-name="P115">e-mail………………………….……..).</text:p>
      <text:p text:style-name="P116">2. Zmiana osób, o których mowa w ust. 1, następuje poprzez pisemne powiadomienie drugiej Strony i<text:s/>nie stanowi zmiany treści umowy.</text:p>
      <text:p text:style-name="P117">3. Zmiany osób wymienionych w ust. 1 nie wymagają zmiany umowy i stają się skuteczne z chwilą zawiadomienia drugiej Strony o zmianie.</text:p>
      <text:p text:style-name="P118"/>
      <text:p text:style-name="P119">§ 9</text:p>
      <text:p text:style-name="P120">W sprawach nieuregulowanych niniejszą umową stosuje się odpowiednie przepisy kodeksu cywilnego oraz ustawy o pomocy społecznej.</text:p>
      <text:p text:style-name="P121"/>
      <text:p text:style-name="P122">§ 10</text:p>
      <text:p text:style-name="P123">Wszelkie zmiany niniejszej umowy wymagają zachowania formy pisemnej pod rygorem nieważności.</text:p>
      <text:p text:style-name="P124"/>
      <text:p text:style-name="P125">§ 11</text:p>
      <text:p text:style-name="P126">Sądem właściwym do dochodzenia roszczeń wynikających z niniejszej umowy jest Sąd właściwy<text:line-break/>miejscowo dla Zamawiającego.</text:p>
      <text:p text:style-name="P127"/>
      <text:p text:style-name="P128">§ 12</text:p>
      <text:p text:style-name="P129">Integralną częścią umowy są:</text:p>
      <text:p text:style-name="P130">1) Zapytanie ofertowe z dnia ………………….</text:p>
      <text:p text:style-name="P131">2) Oferta Wykonawcy z dnia…………………(data wpływu)</text:p>
      <text:p text:style-name="P132"/>
      <text:p text:style-name="P133">§ 13</text:p>
      <text:p text:style-name="P134">Umowę niniejszą sporządzono w dwóch jednobrzmiących egzemplarzach, jeden egzemplarz dla</text:p>
      <text:p text:style-name="P135">Zamawiającego i jeden egzemplarz dla Wykonawcy.</text:p>
      <text:p text:style-name="P136"/>
      <text:p text:style-name="P137"><text:s text:c="10"/>Zamawiający <text:s text:c="73"/>Wykonawca</text:p>
      <text:p text:style-name="P138"><text:span text:style-name="T139">………………………….. <text:s text:c="59"/>………………………………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tytuł" style:display-name="Podtytuł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2" style:display-name="Heading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neta Czekaj</meta:initial-creator>
    <dc:creator>aneta.czekaj</dc:creator>
    <meta:creation-date>2018-05-25T10:05:00Z</meta:creation-date>
    <dc:date>2023-10-27T10:18:00Z</dc:date>
    <meta:print-date>2023-01-04T14:33:00Z</meta:print-date>
    <meta:template xlink:href="Normal" xlink:type="simple"/>
    <meta:editing-cycles>1</meta:editing-cycles>
    <meta:editing-duration>PT3420S</meta:editing-duration>
    <meta:document-statistic meta:page-count="2" meta:paragraph-count="13" meta:word-count="950" meta:character-count="6643" meta:row-count="47" meta:non-whitespace-character-count="5706"/>
  </office:meta>
</office:document-meta>
</file>